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c6b27e61fd6b287091d161c6fd5b2a45.png"/>
  <manifest:file-entry manifest:media-type="image/png" manifest:full-path="Pictures/ae03d7d5da0854937768361d0044b87d.png"/>
  <manifest:file-entry manifest:media-type="image/png" manifest:full-path="Pictures/ba7c971090e136523b6374d8ce76ed9c.png"/>
  <manifest:file-entry manifest:media-type="image/png" manifest:full-path="Pictures/fac8f86db15b36a8670e4510fb51282e.png"/>
  <manifest:file-entry manifest:media-type="image/png" manifest:full-path="Pictures/3c7fc089f69b4d146b57d00eb21b29ce.png"/>
  <manifest:file-entry manifest:media-type="image/png" manifest:full-path="Pictures/cf11079bc037674dac7251487c202dda.png"/>
  <manifest:file-entry manifest:media-type="image/png" manifest:full-path="Pictures/07f4af7d445705d9d30bf08b5b1f3aa5.png"/>
  <manifest:file-entry manifest:media-type="image/png" manifest:full-path="Pictures/fdece5e384587f71e1e27985eba9b2a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accompagnement"/>Accompagnement<text:bookmark-end text:name="accompagnement"/></text:h>
      <text:p text:style-name="Text_20_body">Ming vous permet grâce à l’onglet [Accompagnement] de suivre des actions réalisées pour les salariés en insertion et de mémoriser un commentaire général sur le suivi socioprofessionnel. Tout au long de l'année, vous mémorisez toutes les informations utiles pour suivre vos salariés et ainsi vous pouvez facilement justifier vos actions auprès de vos partenaires et de vos financeurs .</text:p>
      <text:p text:style-name="Text_20_body"><draw:frame draw:style-name="medialeft" draw:name="" text:anchor-type="paragraph" draw:z-index="0" svg:width="28.045833333333cm" style:rel-width="100%" svg:height="14.816666666667cm" style:rel-height="scale"><draw:image xlink:href="Pictures/c6b27e61fd6b287091d161c6fd5b2a45.png" xlink:type="simple" xlink:show="embed" xlink:actuate="onLoad"/></draw:frame></text:p>
      <text:h text:style-name="Heading_20_2" text:outline-level="2"><text:bookmark-start text:name="ajouter_un_commentaire"/>Ajouter un commentaire<text:bookmark-end text:name="ajouter_un_commentaire"/></text:h>
      <text:p text:style-name="Text_20_body">Ajouter un commentaire vous servira à résumer ce que vous devez faire prochainement avec votre salarié Afin de ne pas l’oublier, le commentaire sera directement visible sur le tableau présentant la liste des salariés en insertion. </text:p>
      <text:p text:style-name="Text_20_body">Vous pouvez ajouter un commentaire en appuyant sur “Ajouter un commentaire”</text:p>
      <text:p text:style-name="Text_20_body"><draw:frame draw:style-name="medialeft" draw:name="" text:anchor-type="paragraph" draw:z-index="0" svg:width="28.469166666667cm" style:rel-width="100%" svg:height="2.54cm" style:rel-height="scale"><draw:image xlink:href="Pictures/ae03d7d5da0854937768361d0044b87d.png" xlink:type="simple" xlink:show="embed" xlink:actuate="onLoad"/></draw:frame>.</text:p>
      <text:p text:style-name="Text_20_body">Une fois votre commentaire renseigné, cliquez sur pour valider et mémoriser.
<draw:frame draw:style-name="medialeft" draw:name="" text:anchor-type="paragraph" draw:z-index="0" svg:width="28.495625cm" style:rel-width="100%" svg:height="5.55625cm" style:rel-height="scale"><draw:image xlink:href="Pictures/ba7c971090e136523b6374d8ce76ed9c.png" xlink:type="simple" xlink:show="embed" xlink:actuate="onLoad"/></draw:frame>.</text:p>
      <text:p text:style-name="Text_20_body">Vous pourrez toujours modifier ce commentaire en cliquant sur “Modifier”</text:p>
      <text:h text:style-name="Heading_20_2" text:outline-level="2"><text:bookmark-start text:name="ajouter_un_accompagnement"/>Ajouter un accompagnement<text:bookmark-end text:name="ajouter_un_accompagnement"/></text:h>
      <text:p text:style-name="Text_20_body">Ajouter un accompagnement vous servira à détailler une action faite pour votre salarié. Il y sera inscrit la date, l’action faite, la durée, l’objectif attendu et le résultat.
<draw:frame draw:style-name="medialeft" draw:name="" text:anchor-type="paragraph" draw:z-index="0" svg:width="27.569583333333cm" style:rel-width="100%" svg:height="12.435416666667cm" style:rel-height="scale"><draw:image xlink:href="Pictures/fac8f86db15b36a8670e4510fb51282e.png" xlink:type="simple" xlink:show="embed" xlink:actuate="onLoad"/></draw:frame>.</text:p>
      <text:p text:style-name="Text_20_body">Pour ajouter un accompagnement, appuyez sur “Ajouter un accompagnement”, l’écran de saisie suivant apparaitra :</text:p>
      <text:p text:style-name="Text_20_body"><draw:frame draw:style-name="medialeft" draw:name="" text:anchor-type="paragraph" draw:z-index="0" svg:width="27.807708333333cm" style:rel-width="100%" svg:height="14.790208333333cm" style:rel-height="scale"><draw:image xlink:href="Pictures/3c7fc089f69b4d146b57d00eb21b29ce.png" xlink:type="simple" xlink:show="embed" xlink:actuate="onLoad"/></draw:frame></text:p>
      <text:h text:style-name="Heading_20_3" text:outline-level="3"><text:bookmark-start text:name="description_de_l_action"/>Description de l’action<text:bookmark-end text:name="description_de_l_action"/></text:h>
      <text:list text:style-name="List_20_1">
        <text:list-item>
          <text:p text:style-name="Text_20_body"> <text:span text:style-name="Strong_20_Emphasis">Action</text:span> : Cette liste déroulante vous présente les catégories d’actions telles qu’elles apparaissent dans le référentiel (cf. 2.6 « référentiel d’insertion »). Il y a deux types de catégories d’actions : celles appartenant au référentiel officiel qui commencent par « Global » et celles que vous avez créé vous-même.</text:p>
        </text:list-item>
      </text:list>
      <text:p text:style-name="Text_20_body"><draw:frame draw:style-name="mediacenter" draw:name="" text:anchor-type="paragraph" draw:z-index="0" svg:width="22.225cm" style:rel-width="100%" svg:height="9.7366666666667cm" style:rel-height="scale"><draw:image xlink:href="Pictures/cf11079bc037674dac7251487c202dda.png" xlink:type="simple" xlink:show="embed" xlink:actuate="onLoad"/></draw:frame></text:p>
      <text:list text:style-name="List_20_1">
        <text:list-item>
          <text:p text:style-name="Text_20_body"> <text:span text:style-name="Strong_20_Emphasis">Date</text:span> : Il s’agit de la date à laquelle vous avez réalisé l’action d’accompagnement. Vous pouvez soit la saisir en respectant le format suivant : « jj/mm/aaaa », soit cliquer sur le petit calendrier qui vous facilitera l’indication de la date</text:p>
        </text:list-item>
      </text:list>
      <text:list text:style-name="List_20_1">
        <text:list-item>
          <text:p text:style-name="Text_20_body"> <text:span text:style-name="Strong_20_Emphasis">Durée</text:span> : Il s’agit de la durée de l’action d’accompagnement. Vous pouvez soit utiliser les flèches montantes et descendante en face de durée pour indiquer le nombre d’heure(h) et le nombre de minutes (min), soit saisir vous-même cette durée en chiffre</text:p>
        </text:list-item>
      </text:list>
      <text:h text:style-name="Heading_20_3" text:outline-level="3"><text:bookmark-start text:name="objectif_et_resultat"/>Objectif et résultat<text:bookmark-end text:name="objectif_et_resultat"/></text:h>
      <text:list text:style-name="List_20_1">
        <text:list-item>
          <text:p text:style-name="Text_20_body"> <text:span text:style-name="Strong_20_Emphasis">Objectif attendu</text:span> : Il s’agit de l’objectif que le salarié doit atteindre. Vous pouvez inscrire l’objectif sur la petite zone blanche. Le nombre de caractères autorisés en saisie a volontairement été limité afin de vous obliger à résumer en quelques mots les objectifs attendus. En cas de besoin, la zone commentaire située en peu plus bas vous permet d’écrire un long texte.</text:p>
        </text:list-item>
      </text:list>
      <text:list text:style-name="List_20_1">
        <text:list-item>
          <text:p text:style-name="Text_20_body"> <text:span text:style-name="Strong_20_Emphasis">Résultat obtenu</text:span> : Il s’agit du résultat que le salarié a atteint. Vous pouvez inscrire le résultat sur la petite zone blanche. Comme pour l’objectif, le nombre de caractères autorisés en saisie a volontairement été limité.</text:p>
        </text:list-item>
      </text:list>
      <text:list text:style-name="List_20_1">
        <text:list-item>
          <text:p text:style-name="Text_20_body"> <text:span text:style-name="Strong_20_Emphasis">Date du résultat</text:span> : Il s’agit de la date à laquelle ce résultat à été obtenue. Vous pouvez soit la saisir en respectant le format suivant : « jj/mm/aaaa », soit cliquer sur le petit calendrier qui vous facilitera l’indication de la date</text:p>
        </text:list-item>
      </text:list>
      <text:h text:style-name="Heading_20_3" text:outline-level="3"><text:bookmark-start text:name="participants"/>Participants<text:bookmark-end text:name="participants"/></text:h>
      <text:list text:style-name="List_20_1">
        <text:list-item>
          <text:p text:style-name="Text_20_body"> <text:span text:style-name="Strong_20_Emphasis">Permanents</text:span> : Il s’agit des salariés qui ont participé à l’action d’accompagnement. La liste de ces salariés correspond à la liste des salariés permanents que l’on trouve dans l’onglet [Salariés]⇒[Permanents (actifs)].</text:p>
        </text:list-item>
        <text:list-item/>
        <text:list-item>
          <text:p text:style-name="Text_20_body"> <text:span text:style-name="Strong_20_Emphasis">Autres participants</text:span> : Ce sont les organismes qui réalise à vos cotés certaines actions d’accompagnement socioprofessionnel (Pôle emploi, associations diverses, cap emploi…). La liste déroulante qui apparaît correspond à l’ensemble des partenaires de catégorie « suivi » (cf. 2.5 Partenaire).</text:p>
        </text:list-item>
      </text:list>
      <text:h text:style-name="Heading_20_3" text:outline-level="3"><text:bookmark-start text:name="commentaire_general"/>Commentaire général<text:bookmark-end text:name="commentaire_general"/></text:h>
      <text:p text:style-name="Text_20_body">En cas de besoin, la zone commentaire vous permet d’écrire un long texte permettant de décrire de façon plus précise les objectifs attendus, les résultats obtenus et toutes informations qui vous semblent nécessaires à mémoriser.</text:p>
      <text:h text:style-name="Heading_20_3" text:outline-level="3"><text:bookmark-start text:name="impression_du_compte-rendu_en_pdf"/>Impression du compte-rendu en PDF<text:bookmark-end text:name="impression_du_compte-rendu_en_pdf"/></text:h>
      <text:p text:style-name="Text_20_body">Vous pouvez imprimer le compte rendu de votre action d'accompagnement en PDF . Pour cela, lorsque vous êtes sur le tableau présentant la liste de toutes les actions d'accompagnement, il suffit de cliquer sur “Imprimer” en face de l'action d'accompagnement que vous voulez imprimer.</text:p>
      <text:p text:style-name="Text_20_body">Ming va préparer votre PDF</text:p>
      <text:p text:style-name="Text_20_body"><draw:frame draw:style-name="medialeft" draw:name="" text:anchor-type="paragraph" draw:z-index="0" svg:width="27.807708333333cm" style:rel-width="100%" svg:height="20.0025cm" style:rel-height="scale"><draw:image xlink:href="Pictures/07f4af7d445705d9d30bf08b5b1f3aa5.png" xlink:type="simple" xlink:show="embed" xlink:actuate="onLoad"/></draw:frame>.</text:p>
      <text:p text:style-name="Text_20_body">Une fois votre PDF préparé, vous n'avez plus qu'a cliquer sur “Télécharger au format PDF” pour le récupérer sur votre ordinateur.</text:p>
      <text:p text:style-name="Text_20_body"><draw:frame draw:style-name="mediacenter" draw:name="" text:anchor-type="paragraph" draw:z-index="0" svg:width="17.727083333333cm" style:rel-width="100%" svg:height="24.4475cm" style:rel-height="scale"><draw:image xlink:href="Pictures/fdece5e384587f71e1e27985eba9b2a5.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