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e628650a95f519cb1d744d465e590a80.png"/>
  <manifest:file-entry manifest:media-type="image/png" manifest:full-path="Pictures/63af8a814ac4a1f828d0cec64f37941e.png"/>
  <manifest:file-entry manifest:media-type="image/png" manifest:full-path="Pictures/1a8c5bd125f935f422f54de034ca9e95.png"/>
  <manifest:file-entry manifest:media-type="image/png" manifest:full-path="Pictures/9a95c5e71277e914f1723b9db9fbbebb.png"/>
  <manifest:file-entry manifest:media-type="image/png" manifest:full-path="Pictures/09d42a3fff41783873484278d04e60d9.png"/>
  <manifest:file-entry manifest:media-type="image/png" manifest:full-path="Pictures/76183c34746c7c4132ac195e09b88a89.png"/>
  <manifest:file-entry manifest:media-type="image/png" manifest:full-path="Pictures/0d0cc494d5682ae00f218592b5c77dbb.png"/>
  <manifest:file-entry manifest:media-type="image/png" manifest:full-path="Pictures/eee6706f815108ce5f7c835de2b403d9.png"/>
  <manifest:file-entry manifest:media-type="image/png" manifest:full-path="Pictures/62dbf42645126757b973e9f8cbd770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onglet_administratif"/>Onglet Administratif<text:bookmark-end text:name="onglet_administratif"/></text:h>
      <text:p text:style-name="Text_20_body">Après avoir cliqué sur l'onglet “Administratif”, Ming vous permet de saisir les informations suivantes :</text:p>
      <text:h text:style-name="Heading_20_2" text:outline-level="2"><text:bookmark-start text:name="partie_haute_du_formulaire"/>Partie haute du formulaire<text:bookmark-end text:name="partie_haute_du_formulaire"/></text:h>
      <text:p text:style-name="Text_20_body"><draw:frame draw:style-name="mediacenter" draw:name="" text:anchor-type="paragraph" draw:z-index="0" svg:width="38.443958333333cm" style:rel-width="100%" svg:height="12.461875cm" style:rel-height="scale"><draw:image xlink:href="Pictures/e628650a95f519cb1d744d465e590a80.png" xlink:type="simple" xlink:show="embed" xlink:actuate="onLoad"/></draw:frame></text:p>
      <text:list text:style-name="Numbering_20_1">
        <text:list-item>
          <text:p text:style-name="Text_20_body"> <text:span text:style-name="Strong_20_Emphasis">Date de naissance</text:span> : Cette information a été indiquée au moment de la création de la fiche du salarié.</text:p>
        </text:list-item>
        <text:list-item>
          <text:p text:style-name="Text_20_body"> <text:span text:style-name="Strong_20_Emphasis">Age</text:span> : L'age est un calcul automatique à partir de la date de naissance. </text:p>
        </text:list-item>
        <text:list-item>
          <text:p text:style-name="Text_20_body"> <text:span text:style-name="Strong_20_Emphasis">Pays de naissance</text:span> : Le nom du pays à indiquer est le nom porté aujourd'hui par le pays de naissance. Dans la liste déroulante qui s'affiche, on ne trouvera pas les anciens noms des pays. (Exemple : on ne peut pas trouver la “Haute-Volta” mais on peut indiquer le “Burkina Faso”)</text:p>
        </text:list-item>
        <text:list-item>
          <text:p text:style-name="Text_20_body"> <text:span text:style-name="Strong_20_Emphasis">Lieu de naissance</text:span> : Pour les personnes nées en France, il faut indiquer le nom de la ville telle que l'INSEE l'orthographie. Pour les personnes nées ailleurs, il est possible d'écrire n'importe quelle nom de ville.</text:p>
        </text:list-item>
        <text:list-item>
          <text:p text:style-name="Text_20_body"> <text:span text:style-name="Strong_20_Emphasis">Nationalité</text:span> :Trois possibilités : France, CEE et hors CEE</text:p>
        </text:list-item>
        <text:list-item>
          <text:p text:style-name="Text_20_body"> <text:span text:style-name="Strong_20_Emphasis">Numéro de sécurité sociale</text:span> : Facultatif</text:p>
        </text:list-item>
        <text:list-item>
          <text:p text:style-name="Text_20_body"> <text:span text:style-name="Strong_20_Emphasis">Numéro de carte d'identité</text:span> : Facultatif</text:p>
        </text:list-item>
        <text:list-item>
          <text:p text:style-name="Text_20_body"> <text:span text:style-name="Strong_20_Emphasis">Numéro de carte de séjour</text:span> : Facultatif</text:p>
        </text:list-item>
        <text:list-item>
          <text:p text:style-name="Text_20_body"> <text:span text:style-name="Strong_20_Emphasis">Fin de validité de la carte de séjour</text:span> : Lorsqu'une date est indiquée ici, elle est utilisée dans </text:p>
        </text:list-item>
      </text:list>
      <text:p text:style-name="Text_20_body">le système d'alerte (tableau de bord) pour vous prévenir de la survenance prochaine de l'échéance d'une carte de séjour.</text:p>
      <text:h text:style-name="Heading_20_2" text:outline-level="2"><text:bookmark-start text:name="partie_basse_du_formulaire"/>Partie basse du formulaire<text:bookmark-end text:name="partie_basse_du_formulaire"/></text:h>
      <text:p text:style-name="Text_20_body">Ming vous permet de préciser le (ou les) statut(s) du salarié en insertion. </text:p>
      <text:p text:style-name="Text_20_body"><draw:frame draw:style-name="mediacenter" draw:name="" text:anchor-type="paragraph" draw:z-index="0" svg:width="13.0175cm" svg:height="13.149791666667cm"><draw:image xlink:href="Pictures/63af8a814ac4a1f828d0cec64f37941e.png" xlink:type="simple" xlink:show="embed" xlink:actuate="onLoad"/></draw:frame></text:p>
      <text:p text:style-name="Text_20_body">Lorsque vous cochez certaines cases, Ming vous propose de venir indiquer des informations complémentaires :</text:p>
      <text:list text:style-name="List_20_1">
        <text:list-item>
          <text:p text:style-name="Text_20_body"> <text:span text:style-name="Strong_20_Emphasis">Allocataire du RSA</text:span> : Numéro d'allocataire RSA, Référent RSA (organisme et personne)</text:p>
        </text:list-item>
      </text:list>
      <text:p text:style-name="Text_20_body"><draw:frame draw:style-name="mediacenter" draw:name="" text:anchor-type="paragraph" draw:z-index="0" svg:width="20.822708333333cm" style:rel-width="100%" svg:height="5.635625cm" style:rel-height="scale"><draw:image xlink:href="Pictures/1a8c5bd125f935f422f54de034ca9e95.png" xlink:type="simple" xlink:show="embed" xlink:actuate="onLoad"/></draw:frame></text:p>
      <text:list text:style-name="List_20_1">
        <text:list-item>
          <text:p text:style-name="Text_20_body"> <text:span text:style-name="Strong_20_Emphasis">Bénéficiaire d'aide sociale</text:span> : Nature de l'aide sociale</text:p>
        </text:list-item>
      </text:list>
      <text:p text:style-name="Text_20_body"><draw:frame draw:style-name="mediacenter" draw:name="" text:anchor-type="paragraph" draw:z-index="0" svg:width="20.902083333333cm" style:rel-width="100%" svg:height="3.4660416666667cm" style:rel-height="scale"><draw:image xlink:href="Pictures/9a95c5e71277e914f1723b9db9fbbebb.png" xlink:type="simple" xlink:show="embed" xlink:actuate="onLoad"/></draw:frame></text:p>
      <text:list text:style-name="List_20_1">
        <text:list-item>
          <text:p text:style-name="Text_20_body"> <text:span text:style-name="Strong_20_Emphasis">Personne sous main de justice</text:span> : Référent SPIP (organisme et commentaire)</text:p>
        </text:list-item>
      </text:list>
      <text:p text:style-name="Text_20_body"><draw:frame draw:style-name="mediacenter" draw:name="" text:anchor-type="paragraph" draw:z-index="0" svg:width="20.584583333333cm" style:rel-width="100%" svg:height="4.28625cm" style:rel-height="scale"><draw:image xlink:href="Pictures/09d42a3fff41783873484278d04e60d9.png" xlink:type="simple" xlink:show="embed" xlink:actuate="onLoad"/></draw:frame></text:p>
      <text:list text:style-name="List_20_1">
        <text:list-item>
          <text:p text:style-name="Text_20_body"> <text:span text:style-name="Strong_20_Emphasis"> Jeune en grandes difficultés</text:span> : Date du Civis, date d'inscription à la mission locale, Nom de la mission locale</text:p>
        </text:list-item>
      </text:list>
      <text:p text:style-name="Text_20_body"><draw:frame draw:style-name="mediacenter" draw:name="" text:anchor-type="paragraph" draw:z-index="0" svg:width="20.611041666667cm" style:rel-width="100%" svg:height="4.5772916666667cm" style:rel-height="scale"><draw:image xlink:href="Pictures/76183c34746c7c4132ac195e09b88a89.png" xlink:type="simple" xlink:show="embed" xlink:actuate="onLoad"/></draw:frame></text:p>
      <text:list text:style-name="List_20_1">
        <text:list-item>
          <text:p text:style-name="Text_20_body"> <text:span text:style-name="Strong_20_Emphasis">Personne en emploi dans une autre SIAE</text:span> : Nom de la SIAE d'origine</text:p>
        </text:list-item>
      </text:list>
      <text:p text:style-name="Text_20_body"><draw:frame draw:style-name="mediacenter" draw:name="" text:anchor-type="paragraph" draw:z-index="0" svg:width="20.822708333333cm" style:rel-width="100%" svg:height="2.0372916666667cm" style:rel-height="scale"><draw:image xlink:href="Pictures/0d0cc494d5682ae00f218592b5c77dbb.png" xlink:type="simple" xlink:show="embed" xlink:actuate="onLoad"/></draw:frame></text:p>
      <text:list text:style-name="List_20_1">
        <text:list-item>
          <text:p text:style-name="Text_20_body"> <text:span text:style-name="Strong_20_Emphasis">Personne relevant de la PJJ</text:span> : Référent PJJ (organisme et personne)</text:p>
        </text:list-item>
      </text:list>
      <text:p text:style-name="Text_20_body"><draw:frame draw:style-name="mediacenter" draw:name="" text:anchor-type="paragraph" draw:z-index="0" svg:width="20.584583333333cm" style:rel-width="100%" svg:height="4.2597916666667cm" style:rel-height="scale"><draw:image xlink:href="Pictures/eee6706f815108ce5f7c835de2b403d9.png" xlink:type="simple" xlink:show="embed" xlink:actuate="onLoad"/></draw:frame></text:p>
      <text:list text:style-name="List_20_1">
        <text:list-item>
          <text:p text:style-name="Text_20_body"> <text:span text:style-name="Strong_20_Emphasis">Travailleur Handicapé</text:span> : Date de validité de la RQTH et Précautions particulières à mettre en oeuvre</text:p>
        </text:list-item>
      </text:list>
      <text:p text:style-name="Text_20_body"><draw:frame draw:style-name="mediacenter" draw:name="" text:anchor-type="paragraph" draw:z-index="0" svg:width="20.584583333333cm" style:rel-width="100%" svg:height="4.8947916666667cm" style:rel-height="scale"><draw:image xlink:href="Pictures/62dbf42645126757b973e9f8cbd7700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