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5c460203f93e9692d3cdb253c906c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près avoir cliqué sur l'onglet “Contrat”, Ming vous permet de saisir les informations suivantes :</text:p>
      <text:h text:style-name="Heading_20_1" text:outline-level="1"><text:bookmark-start text:name="partie_haute_du_formulaire"/>Partie haute du formulaire<text:bookmark-end text:name="partie_haute_du_formulaire"/></text:h>
      <text:p text:style-name="Text_20_body"><draw:frame draw:style-name="mediacenter" draw:name="" text:anchor-type="paragraph" draw:z-index="0" svg:width="26.114375cm" style:rel-width="100%" svg:height="18.282708333333cm" style:rel-height="scale"><draw:image xlink:href="Pictures/25c460203f93e9692d3cdb253c906c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