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c6880d9a04c9b2048ef38433280b8c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L’onglet [Potentiels et projets] permet d’établir un diagnostic à l'entrée du salarié en parcours. Sur cet onglet vous pourrez inscrire de nombreuses informations sur ses potentiels, ses projets, ses expériences, ses formations et ses problématiques .</text:p>
      <text:p text:style-name="Text_20_body"><draw:frame draw:style-name="medialeft" draw:name="" text:anchor-type="paragraph" draw:z-index="0" svg:width="28.575cm" style:rel-width="100%" svg:height="21.695833333333cm" style:rel-height="scale"><draw:image xlink:href="Pictures/c6880d9a04c9b2048ef38433280b8c92.png" xlink:type="simple" xlink:show="embed" xlink:actuate="onLoad"/></draw:frame></text:p>
      <text:p text:style-name="Text_20_body"><text:span text:style-name="Strong_20_Emphasis">Potentiel</text:span></text:p>
      <text:p text:style-name="Text_20_body">Les informations du diagnostic sont structurées en sept blocs de données : </text:p>
      <text:list text:style-name="List_20_1">
        <text:list-item>
          <text:p text:style-name="Text_20_body"> <text:span text:style-name="Strong_20_Emphasis">Mobilité</text:span> : Ce bloc permet de mémoriser les moyens de déplacements du salarié en insertion. Exemple : type de véhicule possédé, type de permis de conduire, acceptation des transports en commun,…</text:p>
        </text:list-item>
        <text:list-item>
          <text:p text:style-name="Text_20_body"> <text:span text:style-name="Strong_20_Emphasis">Adaptation</text:span> : Ming vous permet de retenir les capacités d’adaptations du salarié en insertion. Exemple : acceptation de tout type de travail, acceptation des formations…</text:p>
        </text:list-item>
        <text:list-item>
          <text:p text:style-name="Text_20_body"> <text:span text:style-name="Strong_20_Emphasis">Motivation</text:span> : Ce bloc vous permet d’enregistrer les motivations du salarié en insertion. Exemple : recherche active de travail, acceptation du travail en extérieur…</text:p>
        </text:list-item>
        <text:list-item>
          <text:p text:style-name="Text_20_body"> <text:span text:style-name="Strong_20_Emphasis">Disponibilité</text:span> : Ce bloc vous permet de mémoriser les disponibilités du salarié en insertion : immédiatement (ou pas), en temps plein (ou pas).</text:p>
        </text:list-item>
        <text:list-item>
          <text:p text:style-name="Text_20_body"> <text:span text:style-name="Strong_20_Emphasis">Obligations personnelles</text:span> : Ming vous permet de mémoriser si les obligations personnelles du salarié en insertion (garde d’enfant ou soutien d’ascendant) ont des solutions immédiates. </text:p>
        </text:list-item>
        <text:list-item>
          <text:p text:style-name="Text_20_body"> <text:span text:style-name="Strong_20_Emphasis">Techniques de recherche d’emploi</text:span> : Ce bloc vous permet d’enregistrer les techniques de recherche d’emploi du salarié en insertion. Est-il préparé aux entretiens d’embauche ? A-t-il un CV convenable ? Sait-il rédiger une lettre de motivation ?</text:p>
        </text:list-item>
        <text:list-item>
          <text:p text:style-name="Text_20_body"> <text:span text:style-name="Strong_20_Emphasis">Savoir de base</text:span> : Ce bloc vous permet de mémoriser le niveau des savoirs de base de votre salarié en insertion : Maîtrise-t-il la lecture ? L’écriture ? Le calcul ? Présente t’il des difficultés particulières (illettrisme/analphabétisme) 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