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ad31f52009cbcfef2451e29528f699ca.png"/>
  <manifest:file-entry manifest:media-type="image/png" manifest:full-path="Pictures/4ea5cec8875e901b3b67e8e16c0b98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cument"/>Document<text:bookmark-end text:name="document"/></text:h>
      <text:p text:style-name="Text_20_body">Pour améliorer l'identification de vos bénéficiaires, vous pouvez constituer votre bibliothèque de documents dans Ming afin de pouvoir les télécharger rapidement depuis n'importe quel ordinateur.</text:p>
      <text:p text:style-name="Text_20_body"><draw:frame draw:style-name="medialeft" draw:name="" text:anchor-type="paragraph" draw:z-index="0" svg:width="23.574375cm" style:rel-width="100%" svg:height="8.1227083333333cm" style:rel-height="scale"><draw:image xlink:href="Pictures/ad31f52009cbcfef2451e29528f699ca.png" xlink:type="simple" xlink:show="embed" xlink:actuate="onLoad"/></draw:frame></text:p>
      <text:p text:style-name="Text_20_body">–</text:p>
      <text:p text:style-name="Text_20_body">Si les cinq items proposés par défaut (CV, CNI, agrément, carte vitale et photo), vous pouvez ajouter de nouveaux documents en cliquant sur “<text:span text:style-name="Strong_20_Emphasis">Ajouter un document</text:span>”.</text:p>
      <text:p text:style-name="Text_20_body"><draw:frame draw:style-name="medialeft" draw:name="" text:anchor-type="paragraph" draw:z-index="0" svg:width="24.13cm" style:rel-width="100%" svg:height="2.9633333333333cm" style:rel-height="scale"><draw:image xlink:href="Pictures/4ea5cec8875e901b3b67e8e16c0b98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