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d43a9f28193c3054379881308428a4f3.png"/>
  <manifest:file-entry manifest:media-type="image/png" manifest:full-path="Pictures/39c3c3f6e4b986aa2051f6dd7e593489.png"/>
  <manifest:file-entry manifest:media-type="image/png" manifest:full-path="Pictures/9e1fb224855a4eaf2cebf550c3bb93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L'onglet événement permet tout au long du parcours d'insertion de mémoriser les événements qui affectent la relation de travail. </text:p>
      <text:p text:style-name="Text_20_body">La finalité du tableau des événements est de permettre aux encadrants de mémoriser pour chaque salarié en insertion de façon simple, rapide et objective les faits marquants afin de pouvoir mesurer leurs évolutions dans leurs relations aux collègues, aux supérieurs, aux règles de la vie en entreprise….</text:p>
      <text:p text:style-name="Text_20_body"><draw:frame draw:style-name="medialeft" draw:name="" text:anchor-type="paragraph" draw:z-index="0" svg:width="26.008541666667cm" style:rel-width="100%" svg:height="10.265833333333cm" style:rel-height="scale"><draw:image xlink:href="Pictures/d43a9f28193c3054379881308428a4f3.png" xlink:type="simple" xlink:show="embed" xlink:actuate="onLoad"/></draw:frame></text:p>
      <text:p text:style-name="Text_20_body">Ces événements sont regroupé par catégories:</text:p>
      <text:list text:style-name="List_20_1">
        <text:list-item>
          <text:p text:style-name="Text_20_body"> Comportement </text:p>
        </text:list-item>
        <text:list-item>
          <text:p text:style-name="Text_20_body"> Sanction </text:p>
        </text:list-item>
        <text:list-item>
          <text:p text:style-name="Text_20_body"> Absence </text:p>
        </text:list-item>
        <text:list-item>
          <text:p text:style-name="Text_20_body"> Retard </text:p>
        </text:list-item>
        <text:list-item>
          <text:p text:style-name="Text_20_body"> Autres (heures supplémentaires, heures complémentaires, initiative négative, initiative positive)</text:p>
        </text:list-item>
      </text:list>
      <text:p text:style-name="Text_20_body"><draw:frame draw:style-name="medialeft" draw:name="" text:anchor-type="paragraph" draw:z-index="0" svg:width="12.303125cm" svg:height="5.635625cm"><draw:image xlink:href="Pictures/39c3c3f6e4b986aa2051f6dd7e593489.png" xlink:type="simple" xlink:show="embed" xlink:actuate="onLoad"/></draw:frame></text:p>
      <text:p text:style-name="Text_20_body">Même s'il permet de mémoriser des absences, des retards, des heures supplémentaires ou complémentaires, il n'a nullement vocation à remplacer tout oui partie des systèmes internes de recueil des heures. Un événement se caractérise par :</text:p>
      <text:list text:style-name="List_20_1">
        <text:list-item>
          <text:p text:style-name="Text_20_body"> une <text:span text:style-name="Strong_20_Emphasis">catégorie</text:span> (cf. ci-dessus)</text:p>
        </text:list-item>
        <text:list-item>
          <text:p text:style-name="Text_20_body"> un <text:span text:style-name="Strong_20_Emphasis">commentaire</text:span> permettant de décrire l'événement</text:p>
        </text:list-item>
        <text:list-item>
          <text:p text:style-name="Text_20_body"> une <text:span text:style-name="Strong_20_Emphasis">réaction</text:span> de l'encadrant à cet événement</text:p>
        </text:list-item>
        <text:list-item>
          <text:p text:style-name="Text_20_body"> une <text:span text:style-name="Strong_20_Emphasis">période</text:span> avec une date de début et une date de fin</text:p>
        </text:list-item>
        <text:list-item>
          <text:p text:style-name="Text_20_body"> une <text:span text:style-name="Strong_20_Emphasis">case à cocher</text:span> permettant de préciser que l'événement est considéré comme traité</text:p>
        </text:list-item>
      </text:list>
      <text:p text:style-name="Text_20_body"><draw:frame draw:style-name="medialeft" draw:name="" text:anchor-type="paragraph" draw:z-index="0" svg:width="26.008541666667cm" style:rel-width="100%" svg:height="10.31875cm" style:rel-height="scale"><draw:image xlink:href="Pictures/9e1fb224855a4eaf2cebf550c3bb935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