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gif" manifest:full-path="Pictures/4822f2f3a62bf3280c0d4ad9359be2d2.gif"/>
  <manifest:file-entry manifest:media-type="image/gif" manifest:full-path="Pictures/cbbf3e7b128863741a4cbb2c17c30e9d.gif"/>
  <manifest:file-entry manifest:media-type="image/gif" manifest:full-path="Pictures/bc16fd792340b3bc700ee0e2bc0d5e90.gif"/>
  <manifest:file-entry manifest:media-type="image/gif" manifest:full-path="Pictures/bc4c11fa3693ac5cdfefc16280aefc4d.gif"/>
  <manifest:file-entry manifest:media-type="image/gif" manifest:full-path="Pictures/010a0179e5520d56ad2db7a2ebda61c3.gif"/>
  <manifest:file-entry manifest:media-type="image/gif" manifest:full-path="Pictures/5f4e890f07c9402ff2c47b4d9156c0cc.gif"/>
  <manifest:file-entry manifest:media-type="image/gif" manifest:full-path="Pictures/bcebe08ec73b81c27c7a34cfc4db26ce.gif"/>
  <manifest:file-entry manifest:media-type="image/gif" manifest:full-path="Pictures/89d53391f729969ee4137c723498c344.gif"/>
  <manifest:file-entry manifest:media-type="image/gif" manifest:full-path="Pictures/145bcc6409db3476e2a348add0325c17.gif"/>
  <manifest:file-entry manifest:media-type="image/gif" manifest:full-path="Pictures/22788ad220fe740bcbc383f19a776f04.gif"/>
  <manifest:file-entry manifest:media-type="image/gif" manifest:full-path="Pictures/08ffbe938fc870388811c6be6000ca4f.gif"/>
  <manifest:file-entry manifest:media-type="image/gif" manifest:full-path="Pictures/17b8ae7aafb261aa3e7da04a93988915.gif"/>
  <manifest:file-entry manifest:media-type="image/gif" manifest:full-path="Pictures/e6784fcfdd973cb38c16a6dd42a868ed.gif"/>
  <manifest:file-entry manifest:media-type="image/gif" manifest:full-path="Pictures/caf13660564f26bfe14da8e8d7fda407.gif"/>
  <manifest:file-entry manifest:media-type="image/gif" manifest:full-path="Pictures/0bccdea440d6338fa578d2b6750dbf42.gif"/>
  <manifest:file-entry manifest:media-type="image/gif" manifest:full-path="Pictures/276893f960f58f248ff27f45da06459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lien_entre_ming_et_l_asp_2.0"/>Lien entre Ming et l’ASP 2.0<text:bookmark-end text:name="lien_entre_ming_et_l_asp_2.0"/></text:h>
      <text:p text:style-name="Text_20_body">Le site internet de l’ASP a été rénové début 2018.  La passerelle entre Ming et l’ASP est devenue plus simple. Ces deux outils communiquent désormais entre eux. Voici la marche à suivre pour bénéficier de cette nouvelle automatisation..</text:p>
      <text:p text:style-name="Text_20_body"><draw:frame draw:style-name="mediacenter" draw:name="" text:anchor-type="paragraph" draw:z-index="0" svg:width="20.690416666667cm" style:rel-width="100%" svg:height="6.0854166666667cm" style:rel-height="scale"><draw:image xlink:href="Pictures/4822f2f3a62bf3280c0d4ad9359be2d2.gif" xlink:type="simple" xlink:show="embed" xlink:actuate="onLoad"/></draw:frame></text:p>
      <text:p text:style-name="Text_20_body"><draw:frame draw:style-name="mediacenter" draw:name="" text:anchor-type="paragraph" draw:z-index="0" svg:width="21.325416666667cm" style:rel-width="100%" svg:height="6.6145833333333cm" style:rel-height="scale"><draw:image xlink:href="Pictures/cbbf3e7b128863741a4cbb2c17c30e9d.gif" xlink:type="simple" xlink:show="embed" xlink:actuate="onLoad"/></draw:frame></text:p>
      <text:p text:style-name="Text_20_body"><draw:frame draw:style-name="mediacenter" draw:name="" text:anchor-type="paragraph" draw:z-index="0" svg:width="16.906875cm" svg:height="17.30375cm"><draw:image xlink:href="Pictures/bc16fd792340b3bc700ee0e2bc0d5e90.gif" xlink:type="simple" xlink:show="embed" xlink:actuate="onLoad"/></draw:frame></text:p>
      <text:p text:style-name="Text_20_body">NB : le numéro d'annexe doit être saisi sans mettre d'espace</text:p>
      <text:p text:style-name="Text_20_body"><draw:frame draw:style-name="mediacenter" draw:name="" text:anchor-type="paragraph" draw:z-index="0" svg:width="21.669375cm" style:rel-width="100%" svg:height="8.4402083333333cm" style:rel-height="scale"><draw:image xlink:href="Pictures/bc4c11fa3693ac5cdfefc16280aefc4d.gif" xlink:type="simple" xlink:show="embed" xlink:actuate="onLoad"/></draw:frame></text:p>
      <text:p text:style-name="Text_20_body"><draw:frame draw:style-name="mediacenter" draw:name="" text:anchor-type="paragraph" draw:z-index="0" svg:width="20.505208333333cm" style:rel-width="100%" svg:height="6.0589583333333cm" style:rel-height="scale"><draw:image xlink:href="Pictures/010a0179e5520d56ad2db7a2ebda61c3.gif" xlink:type="simple" xlink:show="embed" xlink:actuate="onLoad"/></draw:frame></text:p>
      <text:p text:style-name="Text_20_body"><draw:frame draw:style-name="mediacenter" draw:name="" text:anchor-type="paragraph" draw:z-index="0" svg:width="21.404791666667cm" style:rel-width="100%" svg:height="14.737291666667cm" style:rel-height="scale"><draw:image xlink:href="Pictures/5f4e890f07c9402ff2c47b4d9156c0cc.gif" xlink:type="simple" xlink:show="embed" xlink:actuate="onLoad"/></draw:frame></text:p>
      <text:p text:style-name="Text_20_body"><draw:frame draw:style-name="mediacenter" draw:name="" text:anchor-type="paragraph" draw:z-index="0" svg:width="21.246041666667cm" style:rel-width="100%" svg:height="14.790208333333cm" style:rel-height="scale"><draw:image xlink:href="Pictures/bcebe08ec73b81c27c7a34cfc4db26ce.gif" xlink:type="simple" xlink:show="embed" xlink:actuate="onLoad"/></draw:frame></text:p>
      <text:p text:style-name="Text_20_body"><draw:frame draw:style-name="mediacenter" draw:name="" text:anchor-type="paragraph" draw:z-index="0" svg:width="20.32cm" style:rel-width="100%" svg:height="14.896041666667cm" style:rel-height="scale"><draw:image xlink:href="Pictures/89d53391f729969ee4137c723498c344.gif" xlink:type="simple" xlink:show="embed" xlink:actuate="onLoad"/></draw:frame></text:p>
      <text:p text:style-name="Text_20_body"><draw:frame draw:style-name="mediacenter" draw:name="" text:anchor-type="paragraph" draw:z-index="0" svg:width="19.552708333333cm" style:rel-width="100%" svg:height="13.414375cm" style:rel-height="scale"><draw:image xlink:href="Pictures/145bcc6409db3476e2a348add0325c17.gif" xlink:type="simple" xlink:show="embed" xlink:actuate="onLoad"/></draw:frame></text:p>
      <text:p text:style-name="Text_20_body"><draw:frame draw:style-name="mediacenter" draw:name="" text:anchor-type="paragraph" draw:z-index="0" svg:width="20.293541666667cm" style:rel-width="100%" svg:height="17.674166666667cm" style:rel-height="scale"><draw:image xlink:href="Pictures/22788ad220fe740bcbc383f19a776f04.gif" xlink:type="simple" xlink:show="embed" xlink:actuate="onLoad"/></draw:frame></text:p>
      <text:p text:style-name="Text_20_body"><draw:frame draw:style-name="mediacenter" draw:name="" text:anchor-type="paragraph" draw:z-index="0" svg:width="20.32cm" style:rel-width="100%" svg:height="11.932708333333cm" style:rel-height="scale"><draw:image xlink:href="Pictures/08ffbe938fc870388811c6be6000ca4f.gif" xlink:type="simple" xlink:show="embed" xlink:actuate="onLoad"/></draw:frame>
<draw:frame draw:style-name="mediacenter" draw:name="" text:anchor-type="paragraph" draw:z-index="0" svg:width="20.267083333333cm" style:rel-width="100%" svg:height="16.66875cm" style:rel-height="scale"><draw:image xlink:href="Pictures/17b8ae7aafb261aa3e7da04a93988915.gif" xlink:type="simple" xlink:show="embed" xlink:actuate="onLoad"/></draw:frame>
<draw:frame draw:style-name="mediacenter" draw:name="" text:anchor-type="paragraph" draw:z-index="0" svg:width="20.187708333333cm" style:rel-width="100%" svg:height="11.27125cm" style:rel-height="scale"><draw:image xlink:href="Pictures/e6784fcfdd973cb38c16a6dd42a868ed.gif" xlink:type="simple" xlink:show="embed" xlink:actuate="onLoad"/></draw:frame>
<draw:frame draw:style-name="mediacenter" draw:name="" text:anchor-type="paragraph" draw:z-index="0" svg:width="20.214166666667cm" style:rel-width="100%" svg:height="18.123958333333cm" style:rel-height="scale"><draw:image xlink:href="Pictures/caf13660564f26bfe14da8e8d7fda407.gif" xlink:type="simple" xlink:show="embed" xlink:actuate="onLoad"/></draw:frame>
<draw:frame draw:style-name="mediacenter" draw:name="" text:anchor-type="paragraph" draw:z-index="0" svg:width="20.240625cm" style:rel-width="100%" svg:height="8.175625cm" style:rel-height="scale"><draw:image xlink:href="Pictures/0bccdea440d6338fa578d2b6750dbf42.gif" xlink:type="simple" xlink:show="embed" xlink:actuate="onLoad"/></draw:frame>
<draw:frame draw:style-name="mediacenter" draw:name="" text:anchor-type="paragraph" draw:z-index="0" svg:width="20.293541666667cm" style:rel-width="100%" svg:height="14.76375cm" style:rel-height="scale"><draw:image xlink:href="Pictures/276893f960f58f248ff27f45da064592.gif" xlink:type="simple" xlink:show="embed" xlink:actuate="onLoad"/></draw:frame></text:p>
      <text:p text:style-name="Text_20_body">Cette notice est en cours de rédaction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