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45648c6340a0d9dd17c6e8bc5d371068.png"/>
  <manifest:file-entry manifest:media-type="image/png" manifest:full-path="Pictures/23dc463532b3e1c0dd4aee1062975c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gestion_des_candidats"/>Gestion des candidats<text:bookmark-end text:name="gestion_des_candidats"/></text:h>
      <text:h text:style-name="Heading_20_2" text:outline-level="2"><text:bookmark-start text:name="definition"/>Définition<text:bookmark-end text:name="definition"/></text:h>
      <text:p text:style-name="Text_20_body"><text:span text:style-name="Strong_20_Emphasis">Candidat</text:span> :  Personne qui se présente à la SIAE et qui est reçu dans le cadre d'un premier accueil.</text:p>
      <text:p text:style-name="Text_20_body">En cliquant sur le lien “Candidat”, Ming affiche un tableau présentant la liste des candidats. Pour accéder à une fiche, il suffit de cliquer sur le nom de famille ou sur le bouton “Consulter”.</text:p>
      <text:p text:style-name="Text_20_body"><draw:frame draw:style-name="mediacenter" draw:name="" text:anchor-type="paragraph" draw:z-index="0" svg:width="32.22625cm" style:rel-width="100%" svg:height="10.795cm" style:rel-height="scale"><draw:image xlink:href="Pictures/45648c6340a0d9dd17c6e8bc5d371068.png" xlink:type="simple" xlink:show="embed" xlink:actuate="onLoad"/></draw:frame></text:p>
      <text:h text:style-name="Heading_20_2" text:outline-level="2"><text:bookmark-start text:name="navigation"/>Navigation<text:bookmark-end text:name="navigation"/></text:h>
      <text:p text:style-name="Text_20_body">La fiche d'un candidat se présente en cinq onglets : </text:p>
      <text:p text:style-name="Text_20_body"><draw:frame draw:style-name="media" draw:name="" text:anchor-type="as-char" draw:z-index="0" svg:width="33.919583333333cm" style:rel-width="100%" svg:height="8.255cm" style:rel-height="scale"><draw:image xlink:href="Pictures/23dc463532b3e1c0dd4aee1062975cf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