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9d98e980ea8b3eec89fa3ad238e16080.png"/>
  <manifest:file-entry manifest:media-type="image/png" manifest:full-path="Pictures/da42c117a5c75d2fd25279cb0cd721ed.png"/>
  <manifest:file-entry manifest:media-type="image/gif" manifest:full-path="Pictures/1ad1f199151c364b8bd44114d347070a.gif"/>
  <manifest:file-entry manifest:media-type="image/gif" manifest:full-path="Pictures/83571b37dcad64d2f6ce2170101e661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gestion_des_permanents"/>Gestion des permanents<text:bookmark-end text:name="gestion_des_permanents"/></text:h>
      <text:p text:style-name="Text_20_body"><text:span text:style-name="Strong_20_Emphasis">Permanent</text:span> :  Salarié de la SIAE qui n’est pas en insertion : directeur·trice·s, chargé·e·s de suivi socioprofessionnel, encadrant·e·s… 
<draw:frame draw:style-name="mediacenter" draw:name="" text:anchor-type="paragraph" draw:z-index="0" svg:width="44.741041666667cm" style:rel-width="100%" svg:height="11.482916666667cm" style:rel-height="scale"><draw:image xlink:href="Pictures/9d98e980ea8b3eec89fa3ad238e16080.png" xlink:type="simple" xlink:show="embed" xlink:actuate="onLoad"/></draw:frame></text:p>
      <text:h text:style-name="Heading_20_2" text:outline-level="2"><text:bookmark-start text:name="ajout"/>Ajout<text:bookmark-end text:name="ajout"/></text:h>
      <text:p text:style-name="Text_20_body">L’ajout du nom d’un permanent permet d’alimenter certaines listes déroulantes (“Evolution”, “Accompagnement”, “Evaluation”). La création d’un nouveau permanent ne donne pas accès à Ming. Cela permet juste de compléter les listes déroulantes pour préciser les noms des personnes qui interviennent en accompagnement et encadrement. Les permanents n'apparaissent ni dans le “suivi salariés” ni dans les calculs des bilans .</text:p>
      <text:p text:style-name="Text_20_body"><draw:frame draw:style-name="media" draw:name="" text:anchor-type="as-char" draw:z-index="0" svg:width="32.649583333333cm" style:rel-width="100%" svg:height="12.250208333333cm" style:rel-height="scale"><draw:image xlink:href="Pictures/da42c117a5c75d2fd25279cb0cd721ed.png" xlink:type="simple" xlink:show="embed" xlink:actuate="onLoad"/></draw:frame></text:p>
      <text:p text:style-name="Text_20_body"><draw:frame draw:style-name="mediacenter" draw:name="" text:anchor-type="paragraph" draw:z-index="0" svg:width="27.992916666667cm" style:rel-width="100%" svg:height="11.350625cm" style:rel-height="scale"><draw:image xlink:href="Pictures/1ad1f199151c364b8bd44114d347070a.gif" xlink:type="simple" xlink:show="embed" xlink:actuate="onLoad"/></draw:frame></text:p>
      <text:h text:style-name="Heading_20_2" text:outline-level="2"><text:bookmark-start text:name="archivage"/>Archivage<text:bookmark-end text:name="archivage"/></text:h>
      <text:p text:style-name="Text_20_body"><draw:frame draw:style-name="mediacenter" draw:name="" text:anchor-type="paragraph" draw:z-index="0" svg:width="27.834166666667cm" style:rel-width="100%" svg:height="21.801666666667cm" style:rel-height="scale"><draw:image xlink:href="Pictures/83571b37dcad64d2f6ce2170101e6617.gif" xlink:type="simple" xlink:show="embed" xlink:actuate="onLoad"/></draw:frame></text:p>
      <text:p text:style-name="Text_20_body"><text:span text:style-name="Strong_20_Emphasis"><text:a xlink:type="simple" xlink:href="http://aide.ming-iae.org/doku.php/doku.php/doku.php/doku.php/doku.php/doku.php/ameliorations=ftp:/ameghiniana:ameghiniana@ameghiniana.org.ar/never/gonna/give/you/up/doku.php/ameliorations=ftp:/ameghiniana:ameghiniana@ameghiniana.org.ar/never/gonna/give/you/up/doku.php/ameliorations=ftp:/ameghiniana:ameghiniana@ameghiniana.org.ar/never/gonna/give/you/up/doku.php/ameliorations=ftp:/ameghiniana:ameghiniana@ameghiniana.org.ar/never/gonna/give/you/up/doku.php/doku.php/doku.php/doku.php/doku.php/doku.php/doku.php/doku.php/doku.php/doku.php/doku.php/doku.php/doku.php/doku.php/doku.php/doku.php/doku.php/doku.php/doku.php/doku.php/doku.php/doku.php/doku.php/doku.php/doku.php/doku.php/doku.php/doku.php/doku.php/doku.php/doku.php/doku.php/doku.php/doku.php/doku.php/doku.php/doku.php/doku.php/doku.php/doku.php/doku.php/doku.php/faq:tiers">Différence entre les utilisateurs, les permanents et les partenaire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